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611cm"/>
    </style:style>
    <style:style style:name="co2" style:family="table-column">
      <style:table-column-properties fo:break-before="auto" style:column-width="0.684cm"/>
    </style:style>
    <style:style style:name="co3" style:family="table-column">
      <style:table-column-properties fo:break-before="auto" style:column-width="0.621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29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119">
      <style:table-cell-properties fo:border="0.74pt solid #000000" style:rotation-angle="0"/>
    </style:style>
    <style:style style:name="ce2" style:family="table-cell" style:parent-style-name="Default" style:data-style-name="N119">
      <style:table-cell-properties fo:border="0.74pt solid #000000" style:rotation-angle="270"/>
    </style:style>
    <style:style style:name="ce3" style:family="table-cell" style:parent-style-name="Default">
      <style:table-cell-properties fo:border="0.74pt solid #000000"/>
    </style:style>
    <style:style style:name="ce8" style:family="table-cell" style:parent-style-name="Default" style:data-style-name="N120">
      <style:table-cell-properties style:text-align-source="fix" style:repeat-content="false" fo:border="0.74pt solid #000000" style:rotation-angle="0" style:vertical-align="middl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>
      <style:table-cell-properties fo:background-color="#666666" fo:border="0.74pt solid #000000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3"/>
        <table:table-column table:style-name="co2" table:visibility="collapse" table:default-cell-style-name="ce3"/>
        <table:table-column table:style-name="co2" table:visibility="collapse" table:number-columns-repeated="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number-columns-repeated="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number-columns-repeated="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number-columns-repeated="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default-cell-style-name="ce5"/>
        <table:table-column table:style-name="co2" table:default-cell-style-name="ce3"/>
        <table:table-column table:style-name="co2" table:default-cell-style-name="ce5"/>
        <table:table-column table:style-name="co3" table:default-cell-style-name="ce5"/>
        <table:table-column table:style-name="co2" table:default-cell-style-name="ce3"/>
        <table:table-column table:style-name="co2" table:default-cell-style-name="ce5"/>
        <table:table-column table:style-name="co2" table:visibility="collapse" table:default-cell-style-name="ce3"/>
        <table:table-column table:style-name="co2" table:visibility="collapse" table:default-cell-style-name="ce5"/>
        <table:table-column table:style-name="co2" table:visibility="collapse" table:default-cell-style-name="ce3"/>
        <table:table-column table:style-name="co2" table:visibility="collapse" table:number-columns-repeated="2" table:default-cell-style-name="ce5"/>
        <table:table-row table:style-name="ro1">
          <table:table-cell table:style-name="ce1" table:number-columns-spanned="1" table:number-rows-spanned="2"/>
          <table:table-cell table:style-name="ce8" table:formula="of:=[.L2]" office:value-type="date" office:date-value="2026-09-08" calcext:value-type="date" table:number-columns-spanned="31" table:number-rows-spanned="1">
            <text:p>September 2026</text:p>
          </table:table-cell>
          <table:covered-table-cell table:number-columns-repeated="29" table:style-name="ce1"/>
          <table:covered-table-cell table:style-name="Default"/>
          <table:table-cell table:style-name="Default" table:number-columns-repeated="7"/>
        </table:table-row>
        <table:table-row table:style-name="ro2">
          <table:covered-table-cell table:style-name="ce2"/>
          <table:table-cell table:style-name="ce2" office:value-type="date" office:date-value="2026-08-01" calcext:value-type="date">
            <text:p>Sat 1</text:p>
          </table:table-cell>
          <table:table-cell table:style-name="ce2" table:formula="of:=[.B2]+1" office:value-type="date" office:date-value="2026-08-02" calcext:value-type="date">
            <text:p>Sun 2</text:p>
          </table:table-cell>
          <table:table-cell table:style-name="ce2" table:formula="of:=[.C2]+1" office:value-type="date" office:date-value="2026-08-03" calcext:value-type="date">
            <text:p>Mon 3</text:p>
          </table:table-cell>
          <table:table-cell table:style-name="ce2" office:value-type="date" office:date-value="2026-09-01" calcext:value-type="date">
            <text:p>Tue 1</text:p>
          </table:table-cell>
          <table:table-cell table:style-name="ce2" table:formula="of:=[.E2]+1" office:value-type="date" office:date-value="2026-09-02" calcext:value-type="date">
            <text:p>Wed 2</text:p>
          </table:table-cell>
          <table:table-cell table:style-name="ce2" table:formula="of:=[.F2]+1" office:value-type="date" office:date-value="2026-09-03" calcext:value-type="date">
            <text:p>Thu 3</text:p>
          </table:table-cell>
          <table:table-cell table:style-name="ce2" table:formula="of:=[.G2]+1" office:value-type="date" office:date-value="2026-09-04" calcext:value-type="date">
            <text:p>Fri 4</text:p>
          </table:table-cell>
          <table:table-cell table:style-name="ce2" table:formula="of:=[.H2]+1" office:value-type="date" office:date-value="2026-09-05" calcext:value-type="date">
            <text:p>Sat 5</text:p>
          </table:table-cell>
          <table:table-cell table:style-name="ce2" table:formula="of:=[.I2]+1" office:value-type="date" office:date-value="2026-09-06" calcext:value-type="date">
            <text:p>Sun 6</text:p>
          </table:table-cell>
          <table:table-cell table:style-name="ce2" table:formula="of:=[.J2]+1" office:value-type="date" office:date-value="2026-09-07" calcext:value-type="date">
            <text:p>Mon 7</text:p>
          </table:table-cell>
          <table:table-cell table:style-name="ce2" table:formula="of:=[.K2]+1" office:value-type="date" office:date-value="2026-09-08" calcext:value-type="date">
            <text:p>Tue 8</text:p>
          </table:table-cell>
          <table:table-cell table:style-name="ce2" table:formula="of:=[.L2]+1" office:value-type="date" office:date-value="2026-09-09" calcext:value-type="date">
            <text:p>Wed 9</text:p>
          </table:table-cell>
          <table:table-cell table:style-name="ce2" table:formula="of:=[.M2]+1" office:value-type="date" office:date-value="2026-09-10" calcext:value-type="date">
            <text:p>Thu 10</text:p>
          </table:table-cell>
          <table:table-cell table:style-name="ce2" table:formula="of:=[.N2]+1" office:value-type="date" office:date-value="2026-09-11" calcext:value-type="date">
            <text:p>Fri 11</text:p>
          </table:table-cell>
          <table:table-cell table:style-name="ce2" table:formula="of:=[.O2]+1" office:value-type="date" office:date-value="2026-09-12" calcext:value-type="date">
            <text:p>Sat 12</text:p>
          </table:table-cell>
          <table:table-cell table:style-name="ce2" table:formula="of:=[.P2]+1" office:value-type="date" office:date-value="2026-09-13" calcext:value-type="date">
            <text:p>Sun 13</text:p>
          </table:table-cell>
          <table:table-cell table:style-name="ce2" table:formula="of:=[.Q2]+1" office:value-type="date" office:date-value="2026-09-14" calcext:value-type="date">
            <text:p>Mon 14</text:p>
          </table:table-cell>
          <table:table-cell table:style-name="ce2" table:formula="of:=[.R2]+1" office:value-type="date" office:date-value="2026-09-15" calcext:value-type="date">
            <text:p>Tue 15</text:p>
          </table:table-cell>
          <table:table-cell table:style-name="ce2" table:formula="of:=[.S2]+1" office:value-type="date" office:date-value="2026-09-16" calcext:value-type="date">
            <text:p>Wed 16</text:p>
          </table:table-cell>
          <table:table-cell table:style-name="ce2" table:formula="of:=[.T2]+1" office:value-type="date" office:date-value="2026-09-17" calcext:value-type="date">
            <text:p>Thu 17</text:p>
          </table:table-cell>
          <table:table-cell table:style-name="ce2" table:formula="of:=[.U2]+1" office:value-type="date" office:date-value="2026-09-18" calcext:value-type="date">
            <text:p>Fri 18</text:p>
          </table:table-cell>
          <table:table-cell table:style-name="ce2" table:formula="of:=[.V2]+1" office:value-type="date" office:date-value="2026-09-19" calcext:value-type="date">
            <text:p>Sat 19</text:p>
          </table:table-cell>
          <table:table-cell table:style-name="ce2" table:formula="of:=[.W2]+1" office:value-type="date" office:date-value="2026-09-20" calcext:value-type="date">
            <text:p>Sun 20</text:p>
          </table:table-cell>
          <table:table-cell table:style-name="ce2" table:formula="of:=[.X2]+1" office:value-type="date" office:date-value="2026-09-21" calcext:value-type="date">
            <text:p>Mon 21</text:p>
          </table:table-cell>
          <table:table-cell table:style-name="ce2" table:formula="of:=[.Y2]+1" office:value-type="date" office:date-value="2026-09-22" calcext:value-type="date">
            <text:p>Tue 22</text:p>
          </table:table-cell>
          <table:table-cell table:style-name="ce2" table:formula="of:=[.Z2]+1" office:value-type="date" office:date-value="2026-09-23" calcext:value-type="date">
            <text:p>Wed 23</text:p>
          </table:table-cell>
          <table:table-cell table:style-name="ce2" table:formula="of:=[.AA2]+1" office:value-type="date" office:date-value="2026-09-24" calcext:value-type="date">
            <text:p>Thu 24</text:p>
          </table:table-cell>
          <table:table-cell table:style-name="ce2" table:formula="of:=[.AB2]+1" office:value-type="date" office:date-value="2026-09-25" calcext:value-type="date">
            <text:p>Fri 25</text:p>
          </table:table-cell>
          <table:table-cell table:style-name="ce2" table:formula="of:=[.AC2]+1" office:value-type="date" office:date-value="2026-09-26" calcext:value-type="date">
            <text:p>Sat 26</text:p>
          </table:table-cell>
          <table:table-cell table:style-name="ce2" table:formula="of:=[.AD2]+1" office:value-type="date" office:date-value="2026-09-27" calcext:value-type="date">
            <text:p>Sun 27</text:p>
          </table:table-cell>
          <table:table-cell table:style-name="ce2" table:formula="of:=[.AE2]+1" office:value-type="date" office:date-value="2026-09-28" calcext:value-type="date">
            <text:p>Mon 28</text:p>
          </table:table-cell>
          <table:table-cell table:style-name="ce2" table:formula="of:=[.AF2]+1" office:value-type="date" office:date-value="2026-09-29" calcext:value-type="date">
            <text:p>Tue 29</text:p>
          </table:table-cell>
          <table:table-cell table:style-name="ce2" table:formula="of:=[.AG2]+1" office:value-type="date" office:date-value="2026-09-30" calcext:value-type="date">
            <text:p>Wed 30</text:p>
          </table:table-cell>
          <table:table-cell table:style-name="ce2" table:formula="of:=[.AH2]+1" office:value-type="date" office:date-value="2026-10-01" calcext:value-type="date">
            <text:p>Thu 1</text:p>
          </table:table-cell>
          <table:table-cell table:style-name="ce2" table:formula="of:=[.AI2]+1" office:value-type="date" office:date-value="2026-10-02" calcext:value-type="date">
            <text:p>Fri 2</text:p>
          </table:table-cell>
          <table:table-cell table:style-name="ce2" table:formula="of:=[.AJ2]+1" office:value-type="date" office:date-value="2026-10-03" calcext:value-type="date">
            <text:p>Sat 3</text:p>
          </table:table-cell>
          <table:table-cell table:style-name="ce2" table:formula="of:=[.AK2]+1" office:value-type="date" office:date-value="2026-10-04" calcext:value-type="date">
            <text:p>Sun 4</text:p>
          </table:table-cell>
          <table:table-cell table:style-name="ce2" table:formula="of:=[.AL2]+1" office:value-type="date" office:date-value="2026-10-05" calcext:value-type="date">
            <text:p>Mon 5</text:p>
          </table:table-cell>
        </table:table-row>
        <table:table-row table:style-name="ro1">
          <table:table-cell office:value-type="string" calcext:value-type="string">
            <text:p>Sit to Stand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Calf Raise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Hip Abduct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Half Squat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Glute Bridge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Wall Pushup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Sit to Stand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Calf Raise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Hip Abduct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Half Squat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Glute Bridge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Wall Pushup</text:p>
          </table:table-cell>
          <table:table-cell table:number-columns-repeated="38"/>
        </table:table-row>
        <table:table-row table:style-name="ro1">
          <table:table-cell office:value-type="string" calcext:value-type="string">
            <text:p>One leg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Tandem Walk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Sq step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Breathing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One leg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Tandem Walk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Sq step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  <table:table-row table:style-name="ro1">
          <table:table-cell office:value-type="string" calcext:value-type="string">
            <text:p>Breathing</text:p>
          </table:table-cell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  <table:table-cell table:style-name="ce5"/>
          <table:table-cell table:style-name="ce3"/>
          <table:table-cell table:style-name="ce5"/>
          <table:table-cell table:style-name="ce3"/>
          <table:table-cell table:style-name="ce5"/>
          <table:table-cell table:style-name="ce3"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GB" style:font-name-asian="Noto Sans CJK SC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GB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19">
      <number:day-of-week/>
      <number:text> </number:text>
      <number:day/>
    </number:date-style>
    <number:date-style style:name="N120">
      <number:month number:style="long" number:textual="true"/>
      <number:text> </number:text>
      <number:year number:style="long"/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0.751cm" fo:margin-right="0.725cm" style:scale-to="118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/00/0000</text:date>, <text:time style:data-style-name="N2" text:time-value="16:01:55.346555241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3-05T07:37:59.491295097</meta:creation-date>
    <meta:print-date>2026-05-08T07:35:33.358039841</meta:print-date>
    <dc:date>2026-08-11T16:05:05.055352004</dc:date>
    <meta:editing-duration>P2DT11H17M39S</meta:editing-duration>
    <meta:editing-cycles>7</meta:editing-cycles>
    <meta:generator>LibreOffice/24.2.7.2$Linux_X86_64 LibreOffice_project/420$Build-2</meta:generator>
    <meta:document-statistic meta:table-count="1" meta:cell-count="59" meta:object-count="0"/>
  </office:meta>
</office:document-meta>
</file>